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officeooo:rsid="000fbcae" officeooo:paragraph-rsid="000fbcae" style:font-size-asian="15.75pt" style:font-weight-asian="bold" style:font-size-complex="1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officeooo:rsid="000fbcae" officeooo:paragraph-rsid="000fbcae" style:font-size-asian="15.75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8pt" fo:font-weight="bold" officeooo:rsid="000fbcae" officeooo:paragraph-rsid="000fe62a" style:font-size-asian="15.75pt" style:font-weight-asian="bold" style:font-size-complex="18pt" style:font-weight-complex="bold"/>
    </style:style>
    <style:style style:name="P4" style:family="paragraph" style:parent-style-name="Standard">
      <style:text-properties fo:font-size="14pt" fo:font-weight="normal" officeooo:rsid="000fbcae" officeooo:paragraph-rsid="000fbcae" style:font-size-asian="14pt" style:font-weight-asian="normal" style:font-size-complex="14pt" style:font-weight-complex="normal"/>
    </style:style>
    <style:style style:name="P5" style:family="paragraph" style:parent-style-name="Standard">
      <style:text-properties fo:font-size="14pt" fo:font-weight="normal" officeooo:rsid="000fe62a" officeooo:paragraph-rsid="000fe62a" style:font-size-asian="14pt" style:font-weight-asian="normal" style:font-size-complex="14pt" style:font-weight-complex="normal"/>
    </style:style>
    <style:style style:name="T1" style:family="text">
      <style:text-properties officeooo:rsid="000fe62a"/>
    </style:style>
    <style:style style:name="T2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hERZkino Ürzig</text:p>
      <text:p text:style-name="P2"/>
      <text:p text:style-name="P4">Der nächste Kinoabend in der Würzgartenhalle steht bevor.</text:p>
      <text:p text:style-name="P4">Das Orgateam <text:span text:style-name="T1">hERZkino </text:span>lädt alle Ürziger*innen und deren Freunde ein</text:p>
      <text:p text:style-name="P4"/>
      <text:p text:style-name="P2"><text:span text:style-name="T1">am </text:span>Montag, 13. November 2023</text:p>
      <text:p text:style-name="P2"><text:s/>in die Würzgartenhalle Ürzig.</text:p>
      <text:p text:style-name="P3"><text:span text:style-name="T1">G</text:span>ezeigt wird: <text:s/></text:p>
      <text:p text:style-name="P3">Moselbrück Staffel 2</text:p>
      <text:p text:style-name="P2">Folge 11 <text:s/>- <text:span text:style-name="T1">Neue Pläne</text:span></text:p>
      <text:p text:style-name="P2">und Folge 12 - <text:span text:style-name="T1">Die Einladung.</text:span></text:p>
      <text:p text:style-name="P2">Beginn um 18.30 <text:span text:style-name="T1">Uhr.</text:span></text:p>
      <text:p text:style-name="P1"/>
      <text:p text:style-name="P4">Selbstverständlich gibt es eine Tüte mit frischem Popcorn für jeden Besucher zum freien Eintritt dazu.</text:p>
      <text:p text:style-name="P4"/>
      <text:p text:style-name="P4"><text:span text:style-name="T1">Auch dieses Mal f</text:span>reie Platzwahl. <text:span text:style-name="T1">E</text:span>ine Anmeldung <text:span text:style-name="T1">ist nicht </text:span>notwendig.</text:p>
      <text:p text:style-name="P4"/>
      <text:p text:style-name="P4">Die Decke und Heizung der Würzgartenhalle wurde<text:span text:style-name="T1">n</text:span> renoviert und s<text:span text:style-name="T1">omit</text:span> bietet <text:span text:style-name="T1">unsere Halle </text:span>nun einen noch <text:span text:style-name="T1">besseren</text:span> Rahmen für einen <text:span text:style-name="T1">tollen</text:span> Filmabend.</text:p>
      <text:p text:style-name="P4"/>
      <text:p text:style-name="P5">Moselbrück wurde in den 80er und 90er Jahren überwiegend in Ürzig gedreht und viele Laiendarsteller sind Bewohner*innen aus unserem schönen Moseldorf.</text:p>
      <text:p text:style-name="P4"/>
      <text:p text:style-name="P4">Schon jetzt den Termin <text:span text:style-name="T2">Montag, 13. November 2023 um 18.30 Uhr</text:span> vormerken.</text:p>
      <text:p text:style-name="P4"/>
      <text:p text:style-name="P4">Das Orgateam hERZkino freut sich wie immer auf viel<text:span text:style-name="T1">e</text:span> Besucher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10-25T09:53:21.323000000</meta:creation-date>
    <dc:date>2023-10-25T10:09:30.616000000</dc:date>
    <meta:editing-duration>PT15M3S</meta:editing-duration>
    <meta:editing-cycles>2</meta:editing-cycles>
    <meta:generator>LibreOffice/7.1.5.2$Windows_X86_64 LibreOffice_project/85f04e9f809797b8199d13c421bd8a2b025d52b5</meta:generator>
    <meta:print-date>2023-10-25T10:06:52.173000000</meta:print-date>
    <meta:document-statistic meta:table-count="0" meta:image-count="0" meta:object-count="0" meta:page-count="1" meta:paragraph-count="16" meta:word-count="139" meta:character-count="903" meta:non-whitespace-character-count="776"/>
  </office:meta>
</office:document-meta>
</file>